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 loext:decorative="false"/>
    </style:style>
    <style:style style:name="pr1" style:family="presentation" style:parent-style-name="Default-title">
      <style:graphic-properties fo:min-height="2.629cm" loext:decorative="false"/>
      <style:paragraph-properties style:writing-mode="lr-tb"/>
    </style:style>
    <style:style style:name="pr2" style:family="presentation" style:parent-style-name="Default-subtitle">
      <style:graphic-properties draw:fill-color="#ffffff" fo:min-height="9.134cm" loext:decorative="false"/>
      <style:paragraph-properties style:writing-mode="lr-tb"/>
    </style:style>
    <style:style style:name="pr3" style:family="presentation" style:parent-style-name="Default-notes">
      <style:graphic-properties draw:fill-color="#ffffff" fo:min-height="13.364cm" loext:decorative="false"/>
      <style:paragraph-properties style:writing-mode="lr-tb"/>
    </style:style>
    <style:style style:name="pr4" style:family="presentation" style:parent-style-name="Default-outline1">
      <style:graphic-properties fo:min-height="8.884cm" loext:decorative="false"/>
      <style:paragraph-properties style:writing-mode="lr-tb"/>
    </style:style>
    <style:style style:name="P1" style:family="paragraph">
      <loext:graphic-properties draw:fill-color="#ffffff"/>
    </style:style>
    <style:style style:name="P2" style:family="paragraph">
      <style:paragraph-properties fo:margin-top="0.4cm" fo:margin-bottom="0cm"/>
    </style:style>
    <style:style style:name="P3" style:family="paragraph">
      <loext:graphic-properties draw:fill-color="#ffffff"/>
      <style:text-properties fo:font-size="20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Open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layer="layout" svg:width="25.199cm" svg:height="2.629cm" svg:x="1.4cm" svg:y="0.628cm" presentation:class="title">
          <draw:text-box>
            <text:p>Masterthesis</text:p>
          </draw:text-box>
        </draw:frame>
        <draw:frame presentation:style-name="pr2" draw:text-style-name="P1" draw:layer="layout" svg:width="25.199cm" svg:height="9.134cm" svg:x="1.4cm" svg:y="3.685cm" presentation:class="subtitle">
          <draw:text-box>
            <text:p>1. Automorphisms in 3D</text:p>
            <text:p>2. NMR spectra prediction</text:p>
            <text:p>3. Bondlength Bondstrength Correlation</text:p>
          </draw:text-box>
        </draw:frame>
        <presentation:notes draw:style-name="dp2">
          <draw:page-thumbnail draw:style-name="gr1" draw:layer="layout" svg:width="19.798cm" svg:height="11.136cm" svg:x="0.6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Automorphisms 3D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Goal: Find „automorphisms“ on a 3D molecule/graph</text:p>
                <text:p/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Automorphisms 3D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Previously:</text:p>
                <text:list>
                  <text:list-item>
                    <text:p>Programmed tool</text:p>
                  </text:list-item>
                  <text:list-item>
                    <text:p>Set up</text:p>
                    <text:list>
                      <text:list-item>
                        <text:p>gittea, docker</text:p>
                      </text:list-item>
                    </text:list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Automorphisms 3D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Steps:</text:p>
                <text:list>
                  <text:list-item>
                    <text:p>Find automorphisms in 2D</text:p>
                  </text:list-item>
                  <text:list-item>
                    <text:p>Asume all 3D already in 2D</text:p>
                  </text:list-item>
                  <text:list-item>
                    <text:p>Refine with XTB path calculation</text:p>
                  </text:list-item>
                </text:list>
                <text:p/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Automorphisms 3D</text:p>
          </draw:text-box>
        </draw:frame>
        <draw:frame presentation:style-name="pr4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Questions:</text:p>
                <text:list>
                  <text:list-item>
                    <text:p>Threshold?</text:p>
                    <text:list>
                      <text:list-item>
                        <text:p>Temperature gradient, probability, destruction</text:p>
                      </text:list-item>
                    </text:list>
                  </text:list-item>
                  <text:list-item>
                    <text:p>Testset?</text:p>
                    <text:list>
                      <text:list-item>
                        <text:p>Metabolites, </text:p>
                      </text:list-item>
                    </text:list>
                  </text:list-item>
                  <text:list-item>
                    <text:p>Are all 3D in 2D?</text:p>
                    <text:list>
                      <text:list-item>
                        <text:p>Counter examples, proof, graph transformation</text:p>
                      </text:list-item>
                    </text:list>
                  </text:list-item>
                  <text:list-item>
                    <text:p text:style-name="P2">Verify?</text:p>
                    <text:list>
                      <text:list-item>
                        <text:p>NMR, Literature</text:p>
                      </text:list-item>
                    </text:list>
                  </text:list-item>
                </text:list>
                <text:p/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Automorphisms 3D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Todo:</text:p>
                <text:list>
                  <text:list-item>
                    <text:p>One container</text:p>
                  </text:list-item>
                  <text:list-item>
                    <text:p>Bash script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6" presentation:class="page"/>
          <draw:frame presentation:style-name="pr3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NMR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Goal: Predict NMR spectra using graph theory</text:p>
                <text:p/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7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NMR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Previously:</text:p>
                <text:list>
                  <text:list-item>
                    <text:p>Tool testing</text:p>
                    <text:list>
                      <text:list-item>
                        <text:p>XTB, ORCA</text:p>
                      </text:list-item>
                    </text:list>
                  </text:list-item>
                  <text:list-item>
                    <text:p>Set up ORCA</text:p>
                  </text:list-item>
                </text:list>
                <text:p/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8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NMR</text:p>
          </draw:text-box>
        </draw:frame>
        <draw:frame presentation:style-name="pr4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Steps:</text:p>
                <text:list>
                  <text:list-item>
                    <text:p>Create Graph/ SMILES</text:p>
                  </text:list-item>
                  <text:list-item>
                    <text:p>Chemical equivalency</text:p>
                  </text:list-item>
                  <text:list-item>
                    <text:p>ORCA</text:p>
                  </text:list-item>
                </text:list>
                <text:p/>
              </text:list-item>
              <text:list-item>
                <text:p>Todo:</text:p>
                <text:list>
                  <text:list-item>
                    <text:p>Automate process</text:p>
                  </text:list-item>
                </text:list>
                <text:p/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9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NMR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Question:</text:p>
                <text:list>
                  <text:list-item>
                    <text:p>Chemical equivalence?</text:p>
                    <text:list>
                      <text:list-item>
                        <text:p>Automorphismen3d, analog</text:p>
                      </text:list-item>
                    </text:list>
                  </text:list-item>
                  <text:list-item>
                    <text:p>What molecules?</text:p>
                    <text:list>
                      <text:list-item>
                        <text:p>Metabolites, reaction</text:p>
                      </text:list-item>
                    </text:list>
                  </text:list-item>
                  <text:list-item>
                    <text:p>Verify?</text:p>
                    <text:list>
                      <text:list-item>
                        <text:p>Experimentel spectra,</text:p>
                      </text:list-item>
                    </text:list>
                  </text:list-item>
                </text:list>
                <text:p/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0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NMR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Todo:</text:p>
                <text:list>
                  <text:list-item>
                    <text:p>Bash script</text:p>
                    <text:list>
                      <text:list-item>
                        <text:p>Generate xyz</text:p>
                      </text:list-item>
                      <text:list-item>
                        <text:p>Start calculation</text:p>
                      </text:list-item>
                      <text:list-item>
                        <text:p>Chemical Equivalence</text:p>
                      </text:list-item>
                    </text:list>
                  </text:list-item>
                  <text:list-item>
                    <text:p>Fix peakheight error?</text:p>
                  </text:list-item>
                </text:list>
                <text:p/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Bondlength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Goal: Find patterns in Bondlengths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Bondlength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Previously:</text:p>
                <text:list>
                  <text:list-item>
                    <text:p>Bond length distributions</text:p>
                    <text:list>
                      <text:list-item>
                        <text:p>AQM</text:p>
                      </text:list-item>
                      <text:list-item>
                        <text:p>RDKIT</text:p>
                      </text:list-item>
                    </text:list>
                  </text:list-item>
                  <text:list-item>
                    <text:p>Bond length graph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Bondlength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Steps:</text:p>
                <text:list>
                  <text:list-item>
                    <text:p>Aquamarine dataset, Rdkit database</text:p>
                  </text:list-item>
                  <text:list-item>
                    <text:p>Distance calculations</text:p>
                  </text:list-item>
                  <text:list-item>
                    <text:p>Analyze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Bondlength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Patterns:</text:p>
                <text:list>
                  <text:list-item>
                    <text:p>Rotation single bonds (not cycle)</text:p>
                  </text:list-item>
                  <text:list-item>
                    <text:p>Aromaticity bondlength distribution</text:p>
                  </text:list-item>
                  <text:list-item>
                    <text:p>Bond energy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Bondlength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Todo:</text:p>
                <text:list>
                  <text:list-item>
                    <text:p>Mod with labeled edges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16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Noto Sans1" svg:font-family="'Noto Sans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de" fo:country="DE" style:font-name-asian="DejaVu Sans" style:font-size-asian="24pt" style:language-asian="zh" style:country-asian="CN" style:font-name-complex="Noto Sans1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Noto Sans Devanagari" style:font-family-complex="'Noto Sans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Noto Sans Devanagari" style:font-family-complex="'Noto Sans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false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44pt" style:font-style-asian="normal" style:font-weight-asian="normal" style:font-name-complex="Noto Sans Devanagari" style:font-family-complex="'Noto Sans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3-27T11:33:33.921509918</meta:creation-date>
    <meta:generator>LibreOffice/24.2.7.2$Linux_X86_64 LibreOffice_project/420$Build-2</meta:generator>
    <dc:date>2026-03-31T12:35:25.051476632</dc:date>
    <meta:editing-duration>PT36M30S</meta:editing-duration>
    <meta:editing-cycles>4</meta:editing-cycles>
    <meta:document-statistic meta:object-count="85"/>
  </office:meta>
</office:document-meta>
</file>